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22pt" fo:font-weight="bold" style:font-name-asian="標楷體" style:font-size-asian="22pt" style:font-weight-asian="bold" style:font-size-complex="22pt"/>
    </style:style>
    <style:style style:name="P2" style:family="paragraph" style:parent-style-name="Text_20_body">
      <style:paragraph-properties fo:text-align="justify" style:justify-single-word="false"/>
      <style:text-properties style:font-name="Times New Roman" fo:font-size="16pt" style:font-name-asian="標楷體" style:font-size-asian="16pt" style:font-size-complex="16pt"/>
    </style:style>
    <style:style style:name="P3" style:family="paragraph" style:parent-style-name="Text_20_body">
      <style:paragraph-properties fo:text-align="justify" style:justify-single-word="false"/>
      <style:text-properties officeooo:paragraph-rsid="000a2395"/>
    </style:style>
    <style:style style:name="P4" style:family="paragraph" style:parent-style-name="Text_20_body">
      <style:paragraph-properties fo:text-align="justify" style:justify-single-word="false" fo:text-indent="2.445cm" style:auto-text-indent="false"/>
      <style:text-properties style:font-name="Times New Roman" fo:font-size="16pt" style:font-name-asian="標楷體" style:font-size-asian="16pt" style:font-size-complex="16pt"/>
    </style:style>
    <style:style style:name="P5" style:family="paragraph" style:parent-style-name="Text_20_body">
      <style:text-properties style:font-name="Times New Roman" fo:font-size="16pt" style:font-name-asian="標楷體" style:font-size-asian="16pt" style:font-size-complex="16pt"/>
    </style:style>
    <style:style style:name="P6" style:family="paragraph" style:parent-style-name="Text_20_body">
      <style:paragraph-properties fo:line-height="1.235cm"/>
      <style:text-properties style:font-name="Times New Roman" fo:font-size="16pt" style:font-name-asian="標楷體" style:font-size-asian="16pt" style:font-size-complex="16pt"/>
    </style:style>
    <style:style style:name="T1" style:family="text">
      <style:text-properties officeooo:rsid="000a2395"/>
    </style:style>
    <style:style style:name="T2" style:family="text">
      <style:text-properties style:font-name="Times New Roman" fo:font-size="16pt" style:font-name-asian="標楷體" style:font-size-asian="16pt" style:font-size-complex="16pt"/>
    </style:style>
    <style:style style:name="T3" style:family="text">
      <style:text-properties style:font-name="Times New Roman" fo:font-size="16pt" officeooo:rsid="000abe66" style:font-name-asian="標楷體" style:font-size-asian="16pt" style:font-size-complex="16pt"/>
    </style:style>
    <style:style style:name="T4" style:family="text">
      <style:text-properties style:font-name="Times New Roman" fo:font-size="16pt" officeooo:rsid="000c7f6f" style:font-name-asian="標楷體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11<text:span text:style-name="T1">5</text:span>年初級救護技術員(EMT-1)訓練切結書</text:p>
      <text:p text:style-name="P2"/>
      <text:p text:style-name="P3"><text:span text:style-name="預設段落字型"><text:span text:style-name="T2">本人＿＿＿＿＿＿自願參加彰化縣衛生局辦理之11</text:span></text:span><text:span text:style-name="預設段落字型"><text:span text:style-name="T3">5</text:span></text:span><text:span text:style-name="預設段落字型"><text:span text:style-name="T2">年初級救護技術員（EMT-1）訓練，並確認自身身心及體能狀況適合參訓，且無懷孕、膝蓋手術後無法跪地或其他不適合參與實作演練之特殊情形。本人了解須全程參與並完成56小時訓練，如有缺課或遲到、早退逾15分鐘者，視同訓練不合格，並於4年內不得參加彰化縣政府所辦理或指導之相關訓練課程。訓練期間如因本人健康狀況、未遵守規定或其他可歸責於本人之行為，致發生健康、安全或意外事故，願自行負責。完成訓練後，願意參與緊急醫療救護及協助政府備災、救災等相關服務工作，並同意列冊備用。以上內容本人均已詳閱並同意遵守，如有違反，絕無異議，恐口無憑，特立此切結書為證。 </text:span></text:span></text:p>
      <text:p text:style-name="P4">此 <text:s/>致</text:p>
      <text:p text:style-name="P5">彰化縣政府、彰化縣衛生局</text:p>
      <text:p text:style-name="P5"/>
      <text:p text:style-name="P6">立切結書人：</text:p>
      <text:p text:style-name="P6">身分證編號：</text:p>
      <text:p text:style-name="P6">地 <text:s text:c="5"/>址：</text:p>
      <text:p text:style-name="P6">電 <text:s text:c="5"/>話：</text:p>
      <text:p text:style-name="P6">緊急聯絡人：</text:p>
      <text:p text:style-name="P6">聯 絡 電話：</text:p>
      <text:p text:style-name="Text_20_body"><text:span text:style-name="預設段落字型"><text:span text:style-name="T2">中 <text:s text:c="4"/>華 <text:s text:c="4"/>民 <text:s text:c="4"/>國 <text:s text:c="2"/>11</text:span></text:span><text:span text:style-name="預設段落字型"><text:span text:style-name="T4">5 <text:s text:c="3"/></text:span></text:span><text:span text:style-name="預設段落字型"><text:span text:style-name="T2"><text:s/>年 <text:s text:c="6"/>月 <text:s text:c="5"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頁首" style:family="paragraph" style:parent-style-name="Text_20_body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Text_20_body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397cm" fo:margin-bottom="0.358cm" fo:margin-left="3.175cm" fo:margin-right="3.175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meta:initial-creator>User</meta:initial-creator>
    <meta:creation-date>2025-06-16T03:08:00Z</meta:creation-date>
    <dc:date>2026-08-28T16:49:42.881975400</dc:date>
    <meta:print-date>2025-06-16T03:08:00Z</meta:print-date>
    <meta:editing-cycles>5</meta:editing-cycles>
    <meta:editing-duration>PT7M44S</meta:editing-duration>
    <meta:document-statistic meta:table-count="0" meta:image-count="0" meta:object-count="0" meta:page-count="1" meta:paragraph-count="11" meta:word-count="354" meta:character-count="425" meta:non-whitespace-character-count="372"/>
    <meta:template xlink:type="simple" xlink:actuate="onRequest" xlink:title="" xlink:href="../../../../114年/1140519_委託彰基辦理EMT初訓/2-線上報名/114年初級救護技術員切結書.odt/Normal"/>
  </office:meta>
</office:document-meta>
</file>